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1" svg:font-family="'Times New Roman'" style:font-family-generic="roma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Our trip to Cozumel was absolutely amazing. We stayed in an amazing house less than a mile from the ocean, we swam with the dolphins, drove around the entire island on scooters, snorkeled, drank, ate... and I became an IronMan. We took the trip with Mom and Jeff and I have to say it was another great vacation together. The video shows a lot about the trip... but the photos are awesome too so don't forget to look at those.</text:p>
      <text:p text:style-name="Standard">&lt;iframe src="http://player.vimeo.com/video/54730809" frameborder="0" width="650" height="365"&gt;&lt;/iframe&gt;</text:p>
      <text:p text:style-name="Standard"/>
      <text:p text:style-name="Standard">&lt;!-- flickrset: 72157633289262445 --&gt;</text:p>
      <text:p text:style-name="Standard"/>
      <text:p text:style-name="Standard">A bit more about the IronMan</text:p>
      <text:p text:style-name="Standard"/>
      <text:p text:style-name="Standard">This was my first (and most likely last) IronMan event. I trained for 7 months and as you can see, it was a lot of training. I logged over 212 hours of training covering over 2,300 miles. It was HARD.\</text:p>
      <text:p text:style-name="Standard"/>
      <text:p text:style-name="Standard"><text:a xlink:type="simple" xlink:href="http://robandshayna.com/wp-content/uploads/2013/04/Training.png" text:style-name="Internet_20_link" text:visited-style-name="Visited_20_Internet_20_Link">http://robandshayna.com/wp-content/uploads/2013/04/Training.png</text:a></text:p>
      <text:p text:style-name="Standard"/>
      <text:p text:style-name="Standard">The training was totally worth it though as when I finished the IronMan, though I was tired and worn out, I wasn't broken and I was able to enjoy the rest of the trip. Here is a quick breakdown of the three events:</text:p>
      <text:p text:style-name="Standard"/>
      <text:p text:style-name="Standard">The swim</text:p>
      <text:p text:style-name="Standard">It was a trip... 2500 people floating... waiting for the gun and then boom... off we went. It was hard to focus on my swimming when you could see awesome fish and bat rays below me.</text:p>
      <text:p text:style-name="Standard"/>
      <text:p text:style-name="Standard">The bike</text:p>
      <text:p text:style-name="Standard">This leg rocked! I got to pass the family 3 times... what an energy boost to see your son, daughter, wife, mom and step dad cheering you on! It was hard though, the wind was wicked on the back end of each pass and really slowed me down.</text:p>
      <text:p text:style-name="Standard"/>
      <text:p text:style-name="Standard">The run</text:p>
      <text:p text:style-name="Standard">SUCKED... man was it a killer. That first loop really took a toll on me and the second one was even worse... but as I rounded the corner for the final lap, gave Carter and Hailey a high five I knew I was solid for this. Tag on the fact that as I was running the last 4 miles I realized that if I picked up the pace a bit I could actually finish under 13 hours and then boom... the race was over.</text:p>
      <text:p text:style-name="Standard"/>
      <text:p text:style-name="Standard">Swim = 1:26:19 Bike = 6:29:35 Run = 4:43:40 Total = 12:54:00</text:p>
      <text:p text:style-name="Standard">I placed 851 overall out of 2665... not bad for my first ever. As I said, the road to here was not an easy one, both for me and for the family. But crossing that finish line was pretty frickin sweet and so was this vacatio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1" svg:font-family="'Times New Roman'" style:font-family-generic="roma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Preformatted_20_Text" style:display-name="Preformatted Text" style:family="paragraph" style:parent-style-name="Standard" style:class="html">
      <style:paragraph-properties fo:margin-top="0in" fo:margin-bottom="0in"/>
      <style:text-properties style:font-name="Times New Roman1" fo:font-size="10pt" style:font-name-asian="Times New Roman1" style:font-size-asian="10pt" style:font-name-complex="Times New Roman1"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ob Gaedtke</meta:initial-creator>
    <meta:creation-date>2017-02-05T15:07:14</meta:creation-date>
    <meta:document-statistic meta:table-count="0" meta:image-count="0" meta:object-count="0" meta:page-count="1" meta:paragraph-count="15" meta:word-count="412" meta:character-count="2190"/>
    <dc:date>2017-02-05T15:12:12</dc:date>
    <dc:creator>Rob Gaedtke</dc:creator>
    <meta:editing-duration>PT4M58S</meta:editing-duration>
    <meta:editing-cycles>1</meta:editing-cycles>
    <meta:generator>OpenOffice/4.1.2$Unix OpenOffice.org_project/412m3$Build-9782</meta:generator>
  </office:meta>
</office:document-meta>
</file>